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Albany AMT" svg:font-family="'Albany AMT', Arial"/>
    <style:font-face style:name="Thorndale AMT" svg:font-family="'Thorndale AMT', 'Times New Roman'"/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fo:font-style="italic" officeooo:rsid="0008d971" officeooo:paragraph-rsid="0008d971" fo:background-color="transparent" style:font-size-asian="10pt" style:font-style-asian="italic" style:font-size-complex="10pt" style:font-style-complex="italic"/>
    </style:style>
    <style:style style:name="P2" style:family="paragraph" style:parent-style-name="Standard">
      <style:paragraph-properties fo:text-align="start" style:justify-single-word="false"/>
      <style:text-properties fo:font-size="10pt" fo:font-style="italic" officeooo:rsid="00221144" officeooo:paragraph-rsid="0026f542" fo:background-color="transparent" style:font-size-asian="10pt" style:font-style-asian="italic" style:font-size-complex="10pt" style:font-style-complex="italic"/>
    </style:style>
    <style:style style:name="P3" style:family="paragraph" style:parent-style-name="Standard">
      <style:paragraph-properties fo:text-align="center" style:justify-single-word="false"/>
      <style:text-properties fo:font-size="10pt" fo:font-style="italic" officeooo:rsid="0008d971" officeooo:paragraph-rsid="0008d971" style:font-size-asian="10pt" style:font-style-asian="italic" style:font-size-complex="10pt" style:font-style-complex="italic"/>
    </style:style>
    <style:style style:name="P4" style:family="paragraph" style:parent-style-name="Standard">
      <style:paragraph-properties fo:text-align="center" style:justify-single-word="false"/>
      <style:text-properties fo:font-size="10pt" fo:font-style="italic" officeooo:rsid="0008d971" officeooo:paragraph-rsid="0025bd22" fo:background-color="#fff200" style:font-size-asian="10pt" style:font-style-asian="italic" style:font-size-complex="10pt" style:font-style-complex="italic"/>
    </style:style>
    <style:style style:name="P5" style:family="paragraph" style:parent-style-name="Standard">
      <style:paragraph-properties fo:text-align="center" style:justify-single-word="false"/>
      <style:text-properties fo:font-size="10pt" officeooo:rsid="0008d971" officeooo:paragraph-rsid="0008d971" fo:background-color="#fff200" style:font-size-asian="10pt" style:font-size-complex="10pt"/>
    </style:style>
    <style:style style:name="P6" style:family="paragraph" style:parent-style-name="Standard">
      <style:paragraph-properties fo:text-align="center" style:justify-single-word="false"/>
      <style:text-properties fo:font-size="10pt" officeooo:rsid="0008d971" officeooo:paragraph-rsid="0025bd22" fo:background-color="#fff200" style:font-size-asian="10pt" style:font-size-complex="10pt"/>
    </style:style>
    <style:style style:name="P7" style:family="paragraph" style:parent-style-name="Standard">
      <style:paragraph-properties fo:text-align="start" style:justify-single-word="false"/>
      <style:text-properties fo:font-size="10pt" officeooo:rsid="00169323" officeooo:paragraph-rsid="00169323" fo:background-color="transparent" style:font-size-asian="10pt" style:font-size-complex="10pt"/>
    </style:style>
    <style:style style:name="P8" style:family="paragraph" style:parent-style-name="Standard">
      <style:paragraph-properties fo:text-align="start" style:justify-single-word="false"/>
      <style:text-properties fo:font-size="10pt" officeooo:rsid="0008d971" officeooo:paragraph-rsid="0008d971" fo:background-color="transparent" style:font-size-asian="10pt" style:font-size-complex="10pt"/>
    </style:style>
    <style:style style:name="P9" style:family="paragraph" style:parent-style-name="Standard">
      <style:paragraph-properties fo:text-align="center" style:justify-single-word="false"/>
      <style:text-properties fo:font-size="10pt" officeooo:rsid="0008d971" officeooo:paragraph-rsid="0008d971" fo:background-color="transparent" style:font-size-asian="10pt" style:font-size-complex="10pt"/>
    </style:style>
    <style:style style:name="P10" style:family="paragraph" style:parent-style-name="Standard">
      <style:paragraph-properties fo:text-align="start" style:justify-single-word="false"/>
      <style:text-properties fo:font-size="10pt" officeooo:rsid="0016dfbe" officeooo:paragraph-rsid="0016dfbe" fo:background-color="transparent" style:font-size-asian="10pt" style:font-size-complex="10pt"/>
    </style:style>
    <style:style style:name="P11" style:family="paragraph" style:parent-style-name="Standard">
      <style:paragraph-properties fo:text-align="start" style:justify-single-word="false"/>
      <style:text-properties fo:font-size="10pt" officeooo:rsid="0017eec8" officeooo:paragraph-rsid="0017eec8" fo:background-color="transparent" style:font-size-asian="10pt" style:font-size-complex="10pt"/>
    </style:style>
    <style:style style:name="P12" style:family="paragraph" style:parent-style-name="Standard">
      <style:paragraph-properties fo:text-align="center" style:justify-single-word="false"/>
      <style:text-properties fo:font-size="10pt" officeooo:rsid="0017eec8" officeooo:paragraph-rsid="0017eec8" fo:background-color="transparent" style:font-size-asian="10pt" style:font-size-complex="10pt"/>
    </style:style>
    <style:style style:name="P13" style:family="paragraph" style:parent-style-name="Standard">
      <style:paragraph-properties fo:text-align="start" style:justify-single-word="false"/>
      <style:text-properties fo:font-size="10pt" officeooo:rsid="0018a8c5" officeooo:paragraph-rsid="0018a8c5" fo:background-color="transparent" style:font-size-asian="10pt" style:font-size-complex="10pt"/>
    </style:style>
    <style:style style:name="P14" style:family="paragraph" style:parent-style-name="Standard">
      <style:paragraph-properties fo:text-align="start" style:justify-single-word="false"/>
      <style:text-properties fo:font-size="10pt" officeooo:rsid="0018a8c5" officeooo:paragraph-rsid="0026f542" fo:background-color="transparent" style:font-size-asian="10pt" style:font-size-complex="10pt"/>
    </style:style>
    <style:style style:name="P15" style:family="paragraph" style:parent-style-name="Standard">
      <style:paragraph-properties fo:text-align="center" style:justify-single-word="false"/>
      <style:text-properties fo:font-size="10pt" officeooo:rsid="0018a8c5" officeooo:paragraph-rsid="0018a8c5" fo:background-color="transparent" style:font-size-asian="10pt" style:font-size-complex="10pt"/>
    </style:style>
    <style:style style:name="P16" style:family="paragraph" style:parent-style-name="Standard">
      <style:paragraph-properties fo:text-align="start" style:justify-single-word="false"/>
      <style:text-properties fo:font-size="10pt" officeooo:rsid="001a0cf7" officeooo:paragraph-rsid="001a0cf7" fo:background-color="transparent" style:font-size-asian="10pt" style:font-size-complex="10pt"/>
    </style:style>
    <style:style style:name="P17" style:family="paragraph" style:parent-style-name="Standard">
      <style:paragraph-properties fo:text-align="start" style:justify-single-word="false"/>
      <style:text-properties fo:font-size="10pt" officeooo:rsid="001a0cf7" officeooo:paragraph-rsid="001a8de9" fo:background-color="transparent" style:font-size-asian="10pt" style:font-size-complex="10pt"/>
    </style:style>
    <style:style style:name="P18" style:family="paragraph" style:parent-style-name="Standard">
      <style:paragraph-properties fo:text-align="start" style:justify-single-word="false"/>
      <style:text-properties fo:font-size="10pt" officeooo:rsid="001a0cf7" officeooo:paragraph-rsid="001efeff" fo:background-color="transparent" style:font-size-asian="10pt" style:font-size-complex="10pt"/>
    </style:style>
    <style:style style:name="P19" style:family="paragraph" style:parent-style-name="Standard">
      <style:paragraph-properties fo:text-align="center" style:justify-single-word="false"/>
      <style:text-properties fo:font-size="10pt" officeooo:rsid="001a0cf7" officeooo:paragraph-rsid="001a0cf7" fo:background-color="transparent" style:font-size-asian="10pt" style:font-size-complex="10pt"/>
    </style:style>
    <style:style style:name="P20" style:family="paragraph" style:parent-style-name="Standard">
      <style:paragraph-properties fo:text-align="center" style:justify-single-word="false"/>
      <style:text-properties fo:font-size="10pt" officeooo:rsid="0008d971" officeooo:paragraph-rsid="0008d971" fo:background-color="#99ff66" style:font-size-asian="10pt" style:font-size-complex="10pt"/>
    </style:style>
    <style:style style:name="P21" style:family="paragraph" style:parent-style-name="Standard">
      <style:paragraph-properties fo:text-align="center" style:justify-single-word="false"/>
      <style:text-properties officeooo:rsid="0008d971" officeooo:paragraph-rsid="0008d971"/>
    </style:style>
    <style:style style:name="P22" style:family="paragraph" style:parent-style-name="Standard">
      <style:paragraph-properties fo:text-align="start" style:justify-single-word="false"/>
      <style:text-properties officeooo:rsid="000a8633" officeooo:paragraph-rsid="001efeff"/>
    </style:style>
    <style:style style:name="P23" style:family="paragraph" style:parent-style-name="Standard">
      <style:paragraph-properties fo:text-align="start" style:justify-single-word="false"/>
      <style:text-properties officeooo:rsid="000f4faf" officeooo:paragraph-rsid="000f4faf"/>
    </style:style>
    <style:style style:name="P24" style:family="paragraph" style:parent-style-name="Standard">
      <style:paragraph-properties fo:text-align="start" style:justify-single-word="false"/>
      <style:text-properties officeooo:rsid="000f4faf" officeooo:paragraph-rsid="000f4faf" fo:background-color="transparent"/>
    </style:style>
    <style:style style:name="P25" style:family="paragraph" style:parent-style-name="Table_20_Heading">
      <style:text-properties officeooo:rsid="000285ff" officeooo:paragraph-rsid="0006deb5"/>
    </style:style>
    <style:style style:name="P26" style:family="paragraph" style:parent-style-name="Table_20_Heading">
      <style:paragraph-properties fo:text-align="center" style:justify-single-word="false"/>
      <style:text-properties officeooo:rsid="0014a365" officeooo:paragraph-rsid="0014a365"/>
    </style:style>
    <style:style style:name="P27" style:family="paragraph" style:parent-style-name="Table_20_Heading">
      <style:text-properties officeooo:rsid="00169323" officeooo:paragraph-rsid="00169323"/>
    </style:style>
    <style:style style:name="P28" style:family="paragraph" style:parent-style-name="Table_20_Contents">
      <style:text-properties fo:font-size="10pt" officeooo:rsid="000f665d" officeooo:paragraph-rsid="0006deb5" style:font-size-asian="10pt" style:font-size-complex="10pt"/>
    </style:style>
    <style:style style:name="P29" style:family="paragraph" style:parent-style-name="Table_20_Contents">
      <style:text-properties fo:font-size="10pt" officeooo:rsid="000f665d" officeooo:paragraph-rsid="0026f542" style:font-size-asian="10pt" style:font-size-complex="10pt"/>
    </style:style>
    <style:style style:name="P30" style:family="paragraph" style:parent-style-name="Table_20_Contents">
      <style:text-properties fo:font-size="10pt" officeooo:rsid="000f665d" officeooo:paragraph-rsid="002de3b2" style:font-size-asian="10pt" style:font-size-complex="10pt"/>
    </style:style>
    <style:style style:name="P31" style:family="paragraph" style:parent-style-name="Table_20_Contents">
      <style:text-properties fo:font-size="10pt" officeooo:rsid="0032703f" officeooo:paragraph-rsid="0006deb5" style:font-size-asian="10pt" style:font-size-complex="10pt"/>
    </style:style>
    <style:style style:name="P32" style:family="paragraph" style:parent-style-name="Table_20_Contents">
      <style:text-properties fo:font-size="10pt" officeooo:rsid="00666073" officeooo:paragraph-rsid="002de3b2" style:font-size-asian="10pt" style:font-size-complex="10pt"/>
    </style:style>
    <style:style style:name="P33" style:family="paragraph" style:parent-style-name="Table_20_Heading">
      <style:paragraph-properties fo:text-align="center" style:justify-single-word="false"/>
      <style:text-properties fo:font-weight="bold" officeooo:rsid="002f6b13" officeooo:paragraph-rsid="002f6b13" style:font-weight-asian="bold" style:font-weight-complex="bold"/>
    </style:style>
    <style:style style:name="P34" style:family="paragraph" style:parent-style-name="Standard">
      <style:paragraph-properties fo:text-align="center" style:justify-single-word="false"/>
      <style:text-properties officeooo:paragraph-rsid="0008d971"/>
    </style:style>
    <style:style style:name="P35" style:family="paragraph" style:parent-style-name="Standard">
      <style:paragraph-properties fo:text-align="center" style:justify-single-word="false"/>
      <style:text-properties fo:font-size="10pt" officeooo:rsid="002f6b13" officeooo:paragraph-rsid="002f6b13" fo:background-color="transparent" style:font-size-asian="10pt" style:font-size-complex="10pt"/>
    </style:style>
    <style:style style:name="P36" style:family="paragraph" style:parent-style-name="Standard">
      <style:paragraph-properties fo:text-align="start" style:justify-single-word="false"/>
      <style:text-properties officeooo:paragraph-rsid="000f4faf"/>
    </style:style>
    <style:style style:name="P37" style:family="paragraph" style:parent-style-name="Standard">
      <style:paragraph-properties fo:text-align="start" style:justify-single-word="false"/>
      <style:text-properties officeooo:paragraph-rsid="0032f6a7"/>
    </style:style>
    <style:style style:name="P38" style:family="paragraph" style:parent-style-name="Standard">
      <style:paragraph-properties fo:text-align="start" style:justify-single-word="false"/>
      <style:text-properties officeooo:rsid="000a8633" officeooo:paragraph-rsid="00316f04" fo:background-color="transparent"/>
    </style:style>
    <style:style style:name="P39" style:family="paragraph" style:parent-style-name="Standard">
      <style:paragraph-properties fo:text-align="start" style:justify-single-word="false"/>
      <style:text-properties officeooo:rsid="000a8633" officeooo:paragraph-rsid="0032f6a7" fo:background-color="transparent"/>
    </style:style>
    <style:style style:name="P40" style:family="paragraph" style:parent-style-name="Standard">
      <style:paragraph-properties fo:text-align="start" style:justify-single-word="false"/>
      <style:text-properties officeooo:rsid="000f4faf" officeooo:paragraph-rsid="0032f6a7" fo:background-color="transparent"/>
    </style:style>
    <style:style style:name="P41" style:family="paragraph" style:parent-style-name="Standard">
      <style:paragraph-properties fo:text-align="start" style:justify-single-word="false"/>
      <style:text-properties officeooo:rsid="000a8633" officeooo:paragraph-rsid="0032f6a7"/>
    </style:style>
    <style:style style:name="P42" style:family="paragraph" style:parent-style-name="Standard">
      <style:paragraph-properties fo:text-align="start" style:justify-single-word="false"/>
      <style:text-properties officeooo:rsid="000f4faf" officeooo:paragraph-rsid="0032f6a7"/>
    </style:style>
    <style:style style:name="P43" style:family="paragraph" style:parent-style-name="Standard">
      <style:paragraph-properties fo:text-align="center" style:justify-single-word="false" fo:break-before="column"/>
      <style:text-properties officeooo:rsid="000a8633" officeooo:paragraph-rsid="0032f6a7"/>
    </style:style>
    <style:style style:name="P44" style:family="paragraph" style:parent-style-name="Table_20_Contents">
      <style:text-properties officeooo:paragraph-rsid="0006deb5"/>
    </style:style>
    <style:style style:name="P45" style:family="paragraph" style:parent-style-name="Table_20_Contents">
      <style:text-properties fo:font-size="10pt" officeooo:rsid="002f3ae6" officeooo:paragraph-rsid="0006deb5" style:font-size-asian="10pt" style:font-size-complex="10pt"/>
    </style:style>
    <style:style style:name="P46" style:family="paragraph" style:parent-style-name="Text_20_body" style:list-style-name="L2"/>
    <style:style style:name="P47" style:family="paragraph" style:parent-style-name="Text_20_body" style:list-style-name="L2">
      <style:paragraph-properties fo:margin-top="0cm" fo:margin-bottom="0cm" style:contextual-spacing="false"/>
    </style:style>
    <style:style style:name="P48" style:family="paragraph" style:parent-style-name="Text_20_body" style:list-style-name="L2">
      <style:paragraph-properties fo:margin-top="0cm" fo:margin-bottom="0cm" style:contextual-spacing="false"/>
      <style:text-properties officeooo:paragraph-rsid="0030a63d"/>
    </style:style>
    <style:style style:name="P49" style:family="paragraph" style:parent-style-name="Text_20_body" style:list-style-name="L2">
      <style:paragraph-properties fo:margin-top="0cm" fo:margin-bottom="0cm" style:contextual-spacing="false"/>
      <style:text-properties officeooo:paragraph-rsid="00316f04"/>
    </style:style>
    <style:style style:name="T1" style:family="text">
      <style:text-properties officeooo:rsid="000cc3f7"/>
    </style:style>
    <style:style style:name="T2" style:family="text">
      <style:text-properties officeooo:rsid="001a0cf7"/>
    </style:style>
    <style:style style:name="T3" style:family="text">
      <style:text-properties officeooo:rsid="001efeff"/>
    </style:style>
    <style:style style:name="T4" style:family="text">
      <style:text-properties officeooo:rsid="002295af"/>
    </style:style>
    <style:style style:name="T5" style:family="text">
      <style:text-properties officeooo:rsid="00246258"/>
    </style:style>
    <style:style style:name="T6" style:family="text">
      <style:text-properties officeooo:rsid="0025bd22"/>
    </style:style>
    <style:style style:name="T7" style:family="text">
      <style:text-properties officeooo:rsid="0026f542"/>
    </style:style>
    <style:style style:name="T8" style:family="text">
      <style:text-properties officeooo:rsid="0028d1f6"/>
    </style:style>
    <style:style style:name="T9" style:family="text">
      <style:text-properties officeooo:rsid="00295276"/>
    </style:style>
    <style:style style:name="T10" style:family="text">
      <style:text-properties officeooo:rsid="002de3b2"/>
    </style:style>
    <style:style style:name="T11" style:family="text">
      <style:text-properties officeooo:rsid="002df2f2"/>
    </style:style>
    <style:style style:name="T12" style:family="text">
      <style:text-properties officeooo:rsid="0008d971"/>
    </style:style>
    <style:style style:name="T13" style:family="text">
      <style:text-properties officeooo:rsid="002f3ae6"/>
    </style:style>
    <style:style style:name="T14" style:family="text">
      <style:text-properties fo:font-size="10pt" officeooo:rsid="002f6b13" style:font-size-asian="10pt" style:font-size-complex="10pt"/>
    </style:style>
    <style:style style:name="T15" style:family="text">
      <style:text-properties fo:font-size="10pt" officeooo:rsid="002f6b13" fo:background-color="transparent" loext:char-shading-value="0" style:font-size-asian="10pt" style:font-size-complex="10pt"/>
    </style:style>
    <style:style style:name="T16" style:family="text">
      <style:text-properties fo:font-size="10pt" officeooo:rsid="0030a63d" fo:background-color="transparent" loext:char-shading-value="0" style:font-size-asian="10pt" style:font-size-complex="10pt"/>
    </style:style>
    <style:style style:name="T17" style:family="text">
      <style:text-properties officeooo:rsid="002f6b13"/>
    </style:style>
    <style:style style:name="T18" style:family="text">
      <style:text-properties officeooo:rsid="0030a63d"/>
    </style:style>
    <style:style style:name="T19" style:family="text">
      <style:text-properties officeooo:rsid="00316f04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Berechenbarkeit und Komplexitätstheorie </text:p>
      <text:p text:style-name="P34"><text:span text:style-name="T12">WS 20</text:span><text:span text:style-name="T11">20</text:span></text:p>
      <text:p text:style-name="P34"><text:bookmark text:name="sectionid-1431-title"/></text:p>
      <text:section text:style-name="Sect1" text:name="toggledsection-4">
        <text:list xml:id="list965028717" text:style-name="L2">
          <text:list-item>
            <text:p text:style-name="P48"><text:span text:style-name="T16">V</text:span><text:span text:style-name="T15">orbesprechung </text:span><text:span text:style-name="T16">4.11.</text:span></text:p>
          </text:list-item>
          <text:list-item>
            <text:p text:style-name="P47"><text:bookmark text:name="module-8819"/><text:a xlink:type="simple" xlink:href="https://moodle.uni-trier.de/mod/resource/view.php?id=8819" text:style-name="Internet_20_link" text:visited-style-name="Visited_20_Internet_20_Link">01: Intuitiver Berechenbarkeitsbegriff</text:a><text:bookmark text:name="module-8820"/>, <text:a xlink:type="simple" xlink:href="https://moodle.uni-trier.de/mod/resource/view.php?id=8820" text:style-name="Internet_20_link" text:visited-style-name="Visited_20_Internet_20_Link">02a:</text:a>, <text:a xlink:type="simple" xlink:href="https://moodle.uni-trier.de/mod/resource/view.php?id=8821" text:style-name="Internet_20_link" text:visited-style-name="Visited_20_Internet_20_Link">02b: Turingmaschinen</text:a> <text:span text:style-name="T18">bis 11.11.</text:span></text:p>
          </text:list-item>
          <text:list-item>
            <text:p text:style-name="P48"><text:bookmark text:name="module-8822"/><text:a xlink:type="simple" xlink:href="https://moodle.uni-trier.de/mod/resource/view.php?id=8822" text:style-name="Internet_20_link" text:visited-style-name="Visited_20_Internet_20_Link">03a</text:a><text:bookmark text:name="module-8823"/>, <text:a xlink:type="simple" xlink:href="https://moodle.uni-trier.de/mod/resource/view.php?id=8823" text:style-name="Internet_20_link" text:visited-style-name="Visited_20_Internet_20_Link">03b: LOOP und WHILE </text:a><text:span text:style-name="T18">bis18.11.</text:span></text:p>
          </text:list-item>
          <text:list-item>
            <text:p text:style-name="P47"><text:bookmark text:name="module-8824"/><text:a xlink:type="simple" xlink:href="https://moodle.uni-trier.de/mod/resource/view.php?id=8824" text:style-name="Internet_20_link" text:visited-style-name="Visited_20_Internet_20_Link">04a: Primitive Rekursion und µ-Rekursion</text:a> <text:s/><text:span text:style-name="T18">bis 25.11.</text:span></text:p>
          </text:list-item>
          <text:list-item>
            <text:p text:style-name="P47"><text:bookmark text:name="module-8825"/><text:a xlink:type="simple" xlink:href="https://moodle.uni-trier.de/mod/resource/view.php?id=8825" text:style-name="Internet_20_link" text:visited-style-name="Visited_20_Internet_20_Link">04b: Primitive Rekursion und µ-Rekursion</text:a> <text:s/><text:span text:style-name="T18">bis 02.12.</text:span></text:p>
          </text:list-item>
          <text:list-item>
            <text:p text:style-name="P47"><text:bookmark text:name="module-8826"/><text:a xlink:type="simple" xlink:href="https://moodle.uni-trier.de/mod/resource/view.php?id=8826" text:style-name="Internet_20_link" text:visited-style-name="Visited_20_Internet_20_Link">05: WHILE kann mehr als L</text:a><text:bookmark text:name="module-8827"/><text:a xlink:type="simple" xlink:href="https://moodle.uni-trier.de/mod/resource/view.php?id=8826" text:style-name="Internet_20_link" text:visited-style-name="Visited_20_Internet_20_Link">OOP…</text:a> <text:a xlink:type="simple" xlink:href="https://moodle.uni-trier.de/mod/resource/view.php?id=8827" text:style-name="Internet_20_link" text:visited-style-name="Visited_20_Internet_20_Link">06a</text:a>, <text:a xlink:type="simple" xlink:href="https://moodle.uni-trier.de/mod/resource/view.php?id=8828" text:style-name="Internet_20_link" text:visited-style-name="Visited_20_Internet_20_Link">06b: Standardnotationen</text:a> <text:span text:style-name="T18">bis 09.12</text:span></text:p>
          </text:list-item>
          <text:list-item>
            <text:p text:style-name="P49"><text:bookmark text:name="module-8829"/><text:a xlink:type="simple" xlink:href="https://moodle.uni-trier.de/mod/resource/view.php?id=8829" text:style-name="Internet_20_link" text:visited-style-name="Visited_20_Internet_20_Link">07a</text:a>, <text:bookmark text:name="module-8830"/><text:a xlink:type="simple" xlink:href="https://moodle.uni-trier.de/mod/resource/view.php?id=8830" text:style-name="Internet_20_link" text:visited-style-name="Visited_20_Internet_20_Link">07b: Entscheidbarkeit und rek. Aufzählbarkeit</text:a> <text:span text:style-name="T18">bis 16.12.</text:span></text:p>
          </text:list-item>
          <text:list-item>
            <text:p text:style-name="P47"><text:bookmark text:name="module-8831"/><text:a xlink:type="simple" xlink:href="https://moodle.uni-trier.de/mod/resource/view.php?id=8831" text:style-name="Internet_20_link" text:visited-style-name="Visited_20_Internet_20_Link">08a,</text:a> <text:a xlink:type="simple" xlink:href="https://moodle.uni-trier.de/mod/resource/view.php?id=8832" text:style-name="Internet_20_link" text:visited-style-name="Visited_20_Internet_20_Link">08b: PCP</text:a><text:bookmark text:name="module-8833"/>, <text:span text:style-name="T19">0</text:span><text:a xlink:type="simple" xlink:href="https://moodle.uni-trier.de/mod/resource/view.php?id=8833" text:style-name="Internet_20_link" text:visited-style-name="Visited_20_Internet_20_Link">9: Unentscheidbare Grammatikprobleme</text:a><text:bookmark text:name="module-8834"/>, <text:a xlink:type="simple" xlink:href="https://moodle.uni-trier.de/mod/resource/view.php?id=8834" text:style-name="Internet_20_link" text:visited-style-name="Visited_20_Internet_20_Link"><text:span text:style-name="T19">10: </text:span></text:a><text:a xlink:type="simple" xlink:href="https://moodle.uni-trier.de/mod/resource/view.php?id=8834" text:style-name="Internet_20_link" text:visited-style-name="Visited_20_Internet_20_Link">Der Gödelsche Satz</text:a> <text:span text:style-name="T18">bis 23.12</text:span></text:p>
          </text:list-item>
          <text:list-item>
            <text:p text:style-name="P47"><text:bookmark text:name="module-8835"/><text:a xlink:type="simple" xlink:href="https://moodle.uni-trier.de/mod/resource/view.php?id=8835" text:style-name="Internet_20_link" text:visited-style-name="Visited_20_Internet_20_Link">12: Komplexitätsklassen und das P=NP-Problem</text:a><text:bookmark text:name="module-8836"/>, <text:a xlink:type="simple" xlink:href="https://moodle.uni-trier.de/mod/resource/view.php?id=8836" text:style-name="Internet_20_link" text:visited-style-name="Visited_20_Internet_20_Link">13a: NP-Vollständigkeit</text:a> <text:span text:style-name="T18">bis 06.01</text:span></text:p>
          </text:list-item>
          <text:list-item>
            <text:p text:style-name="P47"><text:bookmark text:name="module-8837"/><text:a xlink:type="simple" xlink:href="https://moodle.uni-trier.de/mod/resource/view.php?id=8837" text:style-name="Internet_20_link" text:visited-style-name="Visited_20_Internet_20_Link">13b: NP-Vollständigkeit</text:a> <text:span text:style-name="T18">bis 13.0.1</text:span></text:p>
          </text:list-item>
          <text:list-item>
            <text:p text:style-name="P47"><text:bookmark text:name="module-8838"/><text:a xlink:type="simple" xlink:href="https://moodle.uni-trier.de/mod/resource/view.php?id=8838" text:style-name="Internet_20_link" text:visited-style-name="Visited_20_Internet_20_Link">13c: NP-Vollständigkeit</text:a>, <text:a xlink:type="simple" xlink:href="https://moodle.uni-trier.de/mod/resource/view.php?id=8839" text:style-name="Internet_20_link" text:visited-style-name="Visited_20_Internet_20_Link"><text:span text:style-name="T19">14</text:span></text:a><text:a xlink:type="simple" xlink:href="https://moodle.uni-trier.de/mod/resource/view.php?id=8839" text:style-name="Internet_20_link" text:visited-style-name="Visited_20_Internet_20_Link">a: Weitere NP-vollständige Probleme</text:a> <text:span text:style-name="T18">bis 20.01.</text:span></text:p>
          </text:list-item>
          <text:list-item>
            <text:p text:style-name="P47"><text:bookmark text:name="module-8840"/><text:a xlink:type="simple" xlink:href="https://moodle.uni-trier.de/mod/resource/view.php?id=8840" text:style-name="Internet_20_link" text:visited-style-name="Visited_20_Internet_20_Link">14b: Weitere NP-vollständige Probleme</text:a> <text:s/><text:span text:style-name="T18">bis 27.01</text:span></text:p>
          </text:list-item>
          <text:list-item>
            <text:p text:style-name="P47"><text:bookmark text:name="module-8841"/><text:a xlink:type="simple" xlink:href="https://moodle.uni-trier.de/mod/resource/view.php?id=8841" text:style-name="Internet_20_link" text:visited-style-name="Visited_20_Internet_20_Link">15a: "Harte" Probleme</text:a> <text:s/><text:span text:style-name="T18">bis 03.02</text:span></text:p>
          </text:list-item>
          <text:list-item>
            <text:p text:style-name="P46"><text:bookmark text:name="module-8842"/><text:a xlink:type="simple" xlink:href="https://moodle.uni-trier.de/mod/resource/view.php?id=8842" text:style-name="Internet_20_link" text:visited-style-name="Visited_20_Internet_20_Link">15b: "Harte" Probleme</text:a> <text:span text:style-name="T18">bis 10.02.</text:span></text:p>
          </text:list-item>
        </text:list>
      </text:section>
      <text:p text:style-name="P43"/>
      <text:p text:style-name="P41">mdl. Prüfung</text:p>
      <text:p text:style-name="P39"><text:span text:style-name="T19">ab </text:span><text:span text:style-name="T9">15.02.2021 </text:span><text:span text:style-name="T19">bzw. ab </text:span><text:span text:style-name="T9">12.04.2021</text:span> FormSpr+BBK <text:span text:style-name="T1">(mit Henning) bzw. </text:span>BBK <text:span text:style-name="T1">(mit Moritz)</text:span></text:p>
      <text:p text:style-name="P40"/>
      <text:p text:style-name="P42">Übungen i.W. wöchentlich</text:p>
      <text:p text:style-name="P37"/>
      <text:p text:style-name="P37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Albany AMT" svg:font-family="'Albany AMT', Arial"/>
    <style:font-face style:name="Thorndale AMT" svg:font-family="'Thorndale AMT', 'Times New Roman'"/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horndale AMT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horndale AMT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lbany AMT" fo:font-family="'Albany AMT', Arial" fo:font-size="14pt" style:font-name-asian="Droid Sans Fallback" style:font-family-asian="'Droid Sans Fallback'" style:font-family-generic-asian="system" style:font-pitch-asian="variable" style:font-size-asian="14pt" style:font-name-complex="Droid Sans Devanagari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="Thorndale AMT" fo:font-family="'Thorndale AMT', 'Times New Roman'" style:font-size-asian="12pt" style:font-name-complex="Droid Sans Devanagari1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horndale AMT" fo:font-family="'Thorndale AMT', 'Times New Roman'" fo:font-size="12pt" fo:font-style="italic" style:font-size-asian="12pt" style:font-style-asian="italic" style:font-name-complex="Droid Sans Devanagari1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horndale AMT" fo:font-family="'Thorndale AMT', 'Times New Roman'" style:font-size-asian="12pt" style:font-name-complex="Droid Sans Devanagari1" style:font-family-complex="'Droid Sans Devanagari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Droid Sans Fallback" style:font-family-asian="'Droid Sans Fallback'" style:font-family-generic-asian="system" style:font-pitch-asian="variable" style:font-size-asian="14pt" style:font-weight-asian="bold" style:font-name-complex="FreeSans" style:font-family-complex="FreeSans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7">
      <number:day-of-week/>
      <number:text>, </number:text>
      <number:day number:style="long"/>
      <number:text>.</number:text>
      <number:month number:style="long"/>
      <number:text>.</number:text>
      <number:year/>
    </number:date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10-23T10:51:48.144612663</meta:creation-date>
    <meta:editing-duration>PT6M51S</meta:editing-duration>
    <meta:editing-cycles>4</meta:editing-cycles>
    <meta:generator>LibreOffice/7.0.2.2$Linux_X86_64 LibreOffice_project/00$Build-2</meta:generator>
    <dc:date>2020-10-19T16:47:17.237653505</dc:date>
    <meta:document-statistic meta:table-count="0" meta:image-count="0" meta:object-count="0" meta:page-count="1" meta:paragraph-count="19" meta:word-count="134" meta:character-count="944" meta:non-whitespace-character-count="838"/>
  </office:meta>
</office:document-meta>
</file>